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33b5289b4d768fbaeed284465294882.png"/>
  <manifest:file-entry manifest:media-type="image/png" manifest:full-path="Pictures/e5fbca45fd3a50b61789a0dafb32ec66.png"/>
  <manifest:file-entry manifest:media-type="image/png" manifest:full-path="Pictures/90cef483158b339d9f2bab8e8933cf05.png"/>
  <manifest:file-entry manifest:media-type="image/png" manifest:full-path="Pictures/87588f284cd2f177ed208a58ff571407.png"/>
  <manifest:file-entry manifest:media-type="image/png" manifest:full-path="Pictures/07532fcf6e6e102a45265b80e8df1a92.png"/>
  <manifest:file-entry manifest:media-type="image/png" manifest:full-path="Pictures/db3398655fb8954c1254da70e4e1d448.png"/>
  <manifest:file-entry manifest:media-type="image/png" manifest:full-path="Pictures/a4212ddfd1cd6dfc937829b4cd516fcf.png"/>
  <manifest:file-entry manifest:media-type="image/png" manifest:full-path="Pictures/3c6e230f31b5f0c99f31d17148d357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ostup_prace_pro_instalaci_cooc"/>Postup práce pro instalaci COOC<text:bookmark-end text:name="postup_prace_pro_instalaci_cooc"/></text:h>
      <text:h text:style-name="Heading_20_2" text:outline-level="2"><text:bookmark-start text:name="stazeni_balicku"/>Stažení balíčku<text:bookmark-end text:name="stazeni_balicku"/></text:h>
      <text:p text:style-name="Text_20_body">Aktuální verzi balíčku naleznete na odkazu <text:a xlink:type="simple" xlink:href="https://bit.ly/COO22">https://bit.ly/COO22</text:a>. Balíček si stáhněte a rozbalte.</text:p>
      <text:h text:style-name="Heading_20_2" text:outline-level="2"><text:bookmark-start text:name="instalace_ovladacu"/>Instalace ovladačů<text:bookmark-end text:name="instalace_ovladacu"/></text:h>
      <text:p text:style-name="Text_20_body">Pro správnou funkčnost čteček je zapotřebí doinstalovat ovládače ze souboru 01_Drivers.zip</text:p>
      <text:h text:style-name="Heading_20_2" text:outline-level="2"><text:bookmark-start text:name="instalace_workbench"/>Instalace Workbench<text:bookmark-end text:name="instalace_workbench"/></text:h>
      <text:p text:style-name="Text_20_body">Pro možnost zápisu pomocí čteček Omnikey nainstalujte Omnikey Workbench, pomocí souboru 02_Workbench.zip ze staženého balíčku.</text:p>
      <text:h text:style-name="Heading_20_2" text:outline-level="2"><text:bookmark-start text:name="pripojeni_ctecky"/>Připojení čtečky<text:bookmark-end text:name="pripojeni_ctecky"/></text:h>
      <text:p text:style-name="Text_20_body">Dalším krokem je připojení čtečky Omnikey do USB počítače. Po jejím připojení spustě nainstalovaný nástroj HID Omnikey Workbench, zástupce by měl být na ploše. Po spuštění zkontrolujte stav čteček. V levé části okna, na otevřené záložce Diagnosis, přejděte na položku General Information. Na ní, v části Found Readers, by měli být vždy dvě položky. 
<draw:frame draw:style-name="mediacenter" draw:name="" text:anchor-type="paragraph" draw:z-index="0" svg:width="15.875cm" svg:height="10.768541666667cm"><draw:image xlink:href="Pictures/733b5289b4d768fbaeed284465294882.png" xlink:type="simple" xlink:show="embed" xlink:actuate="onLoad"/></draw:frame></text:p>
      <text:p text:style-name="Text_20_body">Pokud nejsou, zkontrolujte, zda je v Omnikey čtečce vložený SAM a přiložte na ni čip. Poté zkuste Workbench spustit znovu.</text:p>
      <text:p text:style-name="Text_20_body">Následně zkontrolujte čísla čipů na jednotlivých čtečkách. 
<draw:frame draw:style-name="mediacenter" draw:name="" text:anchor-type="paragraph" draw:z-index="0" svg:width="25.849791666667cm" style:rel-width="100%" svg:height="17.991666666667cm" style:rel-height="scale"><draw:image xlink:href="Pictures/e5fbca45fd3a50b61789a0dafb32ec66.png" xlink:type="simple" xlink:show="embed" xlink:actuate="onLoad"/></draw:frame>
<draw:frame draw:style-name="mediacenter" draw:name="" text:anchor-type="paragraph" draw:z-index="0" svg:width="25.7175cm" style:rel-width="100%" svg:height="17.145cm" style:rel-height="scale"><draw:image xlink:href="Pictures/90cef483158b339d9f2bab8e8933cf05.png" xlink:type="simple" xlink:show="embed" xlink:actuate="onLoad"/></draw:frame></text:p>
      <text:p text:style-name="Text_20_body">Pole by nemělo být prázdné a bude obsahovat jiné označení než na obrázcích:</text:p>
      <text:h text:style-name="Heading_20_2" text:outline-level="2"><text:bookmark-start text:name="cooc"/>COOC<text:bookmark-end text:name="cooc"/></text:h>
      <text:p text:style-name="Text_20_body">Posledním krokem je instalace samotného konektoru. Pro instalaci spusťte soubor SetupCOOC.msi. </text:p>
      <text:h text:style-name="Heading_20_3" text:outline-level="3"><text:bookmark-start text:name="konfigurace_1"/>Konfigurace 1<text:bookmark-end text:name="konfigurace_1"/></text:h>
      <text:p text:style-name="Text_20_body"><draw:frame draw:style-name="mediacenter" draw:name="" text:anchor-type="paragraph" draw:z-index="0" svg:width="13.202708333333cm" svg:height="10.821458333333cm"><draw:image xlink:href="Pictures/87588f284cd2f177ed208a58ff571407.png" xlink:type="simple" xlink:show="embed" xlink:actuate="onLoad"/></draw:frame></text:p>
      <text:p text:style-name="Text_20_body"><text:span text:style-name="Strong_20_Emphasis">URL adresa k DATAMIX API</text:span> - obsahuje cestu k API serveru, pomocí něhož jsou předávány informace o akreditacích, <text:span text:style-name="Strong_20_Emphasis">neměnit pokud nepřijde informace od DATAMIX</text:span></text:p>
      <text:p text:style-name="Text_20_body"><text:span text:style-name="Strong_20_Emphasis">Interval hlášení k DATAMIX API</text:span> - hodnota v sekundách, určující jak často se klientský konektor hlásí k DATAMIX API. Při pomalé odezvě systému akreditací, je možné, <text:span text:style-name="Strong_20_Emphasis">vždy po konzultaci s DATAMIX</text:span>, tyto hodnoty zvýšit.</text:p>
      <text:p text:style-name="Text_20_body"><text:span text:style-name="Strong_20_Emphasis">URL adresa k XT-Card API</text:span> - obsahuje cestu k API serveru, pomocí něhož jsou posílány informace o zapsání vstupenky na určitý čip, <text:span text:style-name="Strong_20_Emphasis">neměnit pokud nepřijde informace od XT-Card</text:span></text:p>
      <text:p text:style-name="Text_20_body"><text:span text:style-name="Strong_20_Emphasis">Timeout k XT-Card API</text:span> - hodnota v sekundách, během které klient čeká na odpověď API serveru XT Card, <text:span text:style-name="Strong_20_Emphasis">měnit pouze v případě pomalého připojení a výpadků spojení</text:span></text:p>
      <text:h text:style-name="Heading_20_3" text:outline-level="3"><text:bookmark-start text:name="konfigurace_2"/>Konfigurace 2<text:bookmark-end text:name="konfigurace_2"/></text:h>
      <text:p text:style-name="Text_20_body"><draw:frame draw:style-name="mediacenter" draw:name="" text:anchor-type="paragraph" draw:z-index="0" svg:width="13.202708333333cm" svg:height="10.821458333333cm"><draw:image xlink:href="Pictures/07532fcf6e6e102a45265b80e8df1a92.png" xlink:type="simple" xlink:show="embed" xlink:actuate="onLoad"/></draw:frame></text:p>
      <text:p text:style-name="Text_20_body"><text:span text:style-name="Strong_20_Emphasis">Označení terminálu</text:span> - označení klientského terminálu, který provádí akreditace. Volitelná hodnota 1 až 100. <text:span text:style-name="Strong_20_Emphasis">Je možné měnit při instalaci.</text:span></text:p>
      <text:p text:style-name="Text_20_body"><text:span text:style-name="Strong_20_Emphasis">Timeout komunikace s OMNIKEY</text:span> - hodnota v sekundách, určující jak dlouho čeká klientská aplikace na odpověď čtečky. <text:span text:style-name="Strong_20_Emphasis">V případě problému se zápisem možno navýšit.</text:span></text:p>
      <text:p text:style-name="Text_20_body"><text:span text:style-name="Strong_20_Emphasis">Index čtečky SAM v poli čteček</text:span> - hodnota určující přístup ke čtečce SAM karet. <text:span text:style-name="Strong_20_Emphasis">Měnit pouze v případě, kdy ve Workbench je zobrazeno více zařízení než na obrázku.</text:span></text:p>
      <text:p text:style-name="Text_20_body"><text:span text:style-name="Strong_20_Emphasis">Index čtečky čipů v poli čteček</text:span> - hodnota určující přístup ke čtečce čipů. <text:span text:style-name="Strong_20_Emphasis">Měnit pouze v případě, kdy ve Workbench je zobrazeno více zařízení než na obrázku.</text:span></text:p>
      <text:h text:style-name="Heading_20_3" text:outline-level="3"><text:bookmark-start text:name="konfigurace_3"/>Konfigurace 3<text:bookmark-end text:name="konfigurace_3"/></text:h>
      <text:p text:style-name="Text_20_body"><draw:frame draw:style-name="mediacenter" draw:name="" text:anchor-type="paragraph" draw:z-index="0" svg:width="13.202708333333cm" svg:height="10.821458333333cm"><draw:image xlink:href="Pictures/db3398655fb8954c1254da70e4e1d448.png" xlink:type="simple" xlink:show="embed" xlink:actuate="onLoad"/></draw:frame>
Ideálně ponechat výchozí umístění v Program Files.</text:p>
      <text:h text:style-name="Heading_20_3" text:outline-level="3"><text:bookmark-start text:name="konfigurace_4"/>Konfigurace 4<text:bookmark-end text:name="konfigurace_4"/></text:h>
      <text:p text:style-name="Text_20_body"><draw:frame draw:style-name="mediacenter" draw:name="" text:anchor-type="paragraph" draw:z-index="0" svg:width="13.202708333333cm" svg:height="10.821458333333cm"><draw:image xlink:href="Pictures/a4212ddfd1cd6dfc937829b4cd516fcf.png" xlink:type="simple" xlink:show="embed" xlink:actuate="onLoad"/></draw:frame>
Potvrdit instalaci tlačítkem Další</text:p>
      <text:h text:style-name="Heading_20_3" text:outline-level="3"><text:bookmark-start text:name="konfigurace_5"/>Konfigurace 5<text:bookmark-end text:name="konfigurace_5"/></text:h>
      <text:p text:style-name="Text_20_body"><draw:frame draw:style-name="mediacenter" draw:name="" text:anchor-type="paragraph" draw:z-index="0" svg:width="13.202708333333cm" svg:height="10.821458333333cm"><draw:image xlink:href="Pictures/3c6e230f31b5f0c99f31d17148d357e5.png" xlink:type="simple" xlink:show="embed" xlink:actuate="onLoad"/></draw:frame>
Uzavřít instalátor tlačítkem Zavří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