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aaf60400d8b96b7fb7f92459e70e0c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ubop"/>CUBOP<text:bookmark-end text:name="cubop"/></text:h>
      <text:p text:style-name="Text_20_body"><draw:frame draw:style-name="media" draw:name="http://mail.datamix.eu:81 Legend" text:anchor-type="as-char" draw:z-index="0" svg:width="3.2014583333333cm"><draw:text-box><text:p text:style-name="legendcenter"><draw:frame draw:style-name="media" draw:name="http://mail.datamix.eu:81" text:anchor-type="as-char" draw:z-index="0" svg:width="3.2014583333333cm" svg:height="1.74625cm"><draw:image xlink:href="Pictures/aaf60400d8b96b7fb7f92459e70e0cdf.png" xlink:type="simple" xlink:show="embed" xlink:actuate="onLoad"/></draw:frame>http://mail.datamix.eu:81</text:p></draw:text-box></draw:frame></text:p>
      <text:p text:style-name="Text_20_body">Adresa webové aplikace: <text:a xlink:type="simple" xlink:href="http://217.170.104.63:81">http://217.170.104.63:81</text:a></text:p>
      <text:p text:style-name="Text_20_body">Webová aplikace obsluhující proces příjmu zboží a jeho proclení celním brokerem.</text:p>
      <text:p text:style-name="Text_20_body">Pro základní seznámení s aplikací použijte popis <text:a xlink:type="simple" xlink:href="http://wiki.datamix.cz/cubop/pracesprehledy">práce s přehledy</text:a>.</text:p>
      <text:h text:style-name="Heading_20_2" text:outline-level="2"><text:bookmark-start text:name="obecne"/>Obecné<text:bookmark-end text:name="obecne"/></text:h>
      <text:p text:style-name="Text_20_body"><text:span text:style-name="Strong_20_Emphasis">!!! DOPORUČENO PŘEČÍST !!!</text:span></text:p>
      <text:p text:style-name="Text_20_body"><text:a xlink:type="simple" xlink:href="http://wiki.datamix.cz/cubop/pracesprehledy">Práce s přehledy</text:a> - popis jak pracovat s přehledy v aplikaci (založení záznamu, editace, odstranění, řazení, filtrování a jiné)</text:p>
      <text:h text:style-name="Heading_20_2" text:outline-level="2"><text:bookmark-start text:name="uzivatele"/>Uživatelé<text:bookmark-end text:name="uzivatele"/></text:h>
      <text:p text:style-name="Text_20_body"><text:a xlink:type="simple" xlink:href="http://wiki.datamix.cz/cubop/uzivatele/zalozeni">Založení uživatele</text:a> - popis založení nového uživatele aplikace</text:p>
      <text:p text:style-name="Text_20_body"><text:a xlink:type="simple" xlink:href="http://wiki.datamix.cz/cubop/uzivatele/prihlaseni">Přihlášení uživatele</text:a> - jak se přihlásit v případě, kdy již uživatel má vytvořený účet</text:p>
      <text:p text:style-name="Text_20_body"><text:a xlink:type="simple" xlink:href="http://wiki.datamix.cz/cubop/uzivatele/reset">Resetování hesla uživatele</text:a> - co dělat v případě, kdy uživatel zapomněl své heslo</text:p>
      <text:p text:style-name="Text_20_body"><text:a xlink:type="simple" xlink:href="http://wiki.datamix.cz/cubop/uzivatele/role">Přiřazení role uživateli</text:a> - jak správně nastavit roli uživatele, aby měl v aplikaci jen určitá práva</text:p>
      <text:h text:style-name="Heading_20_2" text:outline-level="2"><text:bookmark-start text:name="seznamy"/>Seznamy<text:bookmark-end text:name="seznamy"/></text:h>
      <text:p text:style-name="Text_20_body"><text:a xlink:type="simple" xlink:href="http://wiki.datamix.cz/cubop/seznamy/material">Material list</text:a> - editovatelný seznam materiálu</text:p>
      <text:p text:style-name="Text_20_body"><text:a xlink:type="simple" xlink:href="http://wiki.datamix.cz/cubop/seznamy/dodavatele">Dodavatelé</text:a> - editovatelný seznam dodavatelů a jeho závislosti</text:p>
      <text:p text:style-name="Text_20_body"><text:a xlink:type="simple" xlink:href="http://wiki.datamix.cz/cubop/seznamy/nakupniskupiny">Nákupní skupiny</text:a> - editovatelný seznam nákupních skupin</text:p>
      <text:h text:style-name="Heading_20_2" text:outline-level="2"><text:bookmark-start text:name="prijem"/>Příjem<text:bookmark-end text:name="prijem"/></text:h>
      <text:p text:style-name="Text_20_body"><text:a xlink:type="simple" xlink:href="http://wiki.datamix.cz/cubop/prijem/prijemdoskladu">Příjem do skladu</text:a> - popis, jakým způsobem předávat informaci o přijetí zboží do skladu</text:p>
      <text:p text:style-name="Text_20_body"><text:a xlink:type="simple" xlink:href="http://wiki.datamix.cz/cubop/prijem/ukonceniprijmu">Ukončení příjmu</text:a> - jak v aplikaci dokončit příjem zboží</text:p>
      <text:h text:style-name="Heading_20_2" text:outline-level="2"><text:bookmark-start text:name="dokumenty"/>Dokumenty<text:bookmark-end text:name="dokumenty"/></text:h>
      <text:p text:style-name="Text_20_body"><text:a xlink:type="simple" xlink:href="http://wiki.datamix.cz/cubop/dokumenty/automatickyimport">Automatický import</text:a> - popis kdy se využívá automatický import dokumentů</text:p>
      <text:p text:style-name="Text_20_body"><text:a xlink:type="simple" xlink:href="http://wiki.datamix.cz/cubop/dokumenty/rucninahravani">Ruční nahrávání</text:a> - jak nahrát dokumenty k případům</text:p>
      <text:p text:style-name="Text_20_body"><text:a xlink:type="simple" xlink:href="http://wiki.datamix.cz/cubop/dokumenty/seznam"/> - popis práce se seznamem všech souborů, které byly do aplikace nahrány</text:p>
      <text:h text:style-name="Heading_20_2" text:outline-level="2"><text:bookmark-start text:name="dovozy"/>Dovozy<text:bookmark-end text:name="dovozy"/></text:h>
      <text:p text:style-name="Text_20_body"><text:a xlink:type="simple" xlink:href="http://wiki.datamix.cz/cubop/dovozy/aktivni">Aktivní dovozy</text:a> - popis práce s dovozy, jejich editace, zakládání problémů a tvorba odpisů</text:p>
      <text:p text:style-name="Text_20_body"><text:a xlink:type="simple" xlink:href="http://wiki.datamix.cz/cubop/dovozy/problemy">Problémy</text:a> - popis přehledu všech existujících problémů</text:p>
      <text:p text:style-name="Text_20_body"><text:a xlink:type="simple" xlink:href="http://wiki.datamix.cz/cubop/dovozy/vmi">Dovozy VMI</text:a></text:p>
      <text:h text:style-name="Heading_20_2" text:outline-level="2"><text:bookmark-start text:name="licence"/>Licence<text:bookmark-end text:name="licence"/></text:h>
      <text:p text:style-name="Text_20_body"><text:a xlink:type="simple" xlink:href="http://wiki.datamix.cz/cubop/licence">Licence</text:a> - popis jak založit novou licenci, jak vytvořit odpis licence a jak zobrazit její historii odepisování</text:p>
      <text:h text:style-name="Heading_20_2" text:outline-level="2"><text:bookmark-start text:name="reporty"/>Reporty<text:bookmark-end text:name="reporty"/></text:h>
      <text:p text:style-name="Text_20_body"><text:a xlink:type="simple" xlink:href="http://wiki.datamix.cz/cubop/reporty">Reporty</text:a> - popis všech reportů, které je možné v aplikaci zobrazit</text:p>
      <text:p text:style-name="Text_20_body"><text:a xlink:type="simple" xlink:href="http://wiki.datamix.cz/cubop/reporty/automatickereporty">Automatické reporty</text:a> - popis jak nastavit automatické zasílání reportů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