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8e33aed5d7fff5dbcfd3fba60a8f7e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zmeny_dle_verze"/>Změny dle verze<text:bookmark-end text:name="zmeny_dle_verze"/></text:h>
      <text:h text:style-name="Heading_20_2" text:outline-level="2"><text:bookmark-start text:name="verze_1.1.2018.1026"/>Verze 1.1.2018.1026<text:bookmark-end text:name="verze_1.1.2018.1026"/></text:h>
      <text:list text:style-name="List_20_1">
        <text:list-item>
          <text:p text:style-name="Text_20_body"> Upraven import formátu csv</text:p>
        </text:list-item>
      </text:list>
      <text:h text:style-name="Heading_20_2" text:outline-level="2"><text:bookmark-start text:name="verze_1.1.2014.0102"/>Verze 1.1.2014.0102<text:bookmark-end text:name="verze_1.1.2014.0102"/></text:h>
      <text:list text:style-name="List_20_1">
        <text:list-item>
          <text:p text:style-name="Text_20_body"> Importovaný formát rozšířen o formát csv</text:p>
        </text:list-item>
        <text:list-item>
          <text:p text:style-name="Text_20_body"> Detekce dokladů EU podle zákaznické skupiny</text:p>
        </text:list-item>
        <text:list-item>
          <text:p text:style-name="Text_20_body"> Nová funkcionalita modelu klíče vozu, umožňuje u vybraných dokladů rozlišovat skupiny modelů vozidel a podle nich účtovat</text:p>
        </text:list-item>
        <text:list-item>
          <text:p text:style-name="Text_20_body"> Implementovaná funkcionalita výpočtu DPH koeficientem</text:p>
        </text:list-item>
      </text:list>
      <text:h text:style-name="Heading_20_2" text:outline-level="2"><text:bookmark-start text:name="verze_1.1.2014.0407"/>Verze 1.1.2014.0407<text:bookmark-end text:name="verze_1.1.2014.0407"/></text:h>
      <text:list text:style-name="List_20_1">
        <text:list-item>
          <text:p text:style-name="Text_20_body"> Doplňování období stavu na vygenerovaných pokladních dokladech</text:p>
        </text:list-item>
      </text:list>
      <text:h text:style-name="Heading_20_2" text:outline-level="2"><text:bookmark-start text:name="verze_1.1.2014.0311"/>Verze 1.1.2014.0311<text:bookmark-end text:name="verze_1.1.2014.0311"/></text:h>
      <text:list text:style-name="List_20_1">
        <text:list-item>
          <text:p text:style-name="Text_20_body"> Doplněny číselníky druhů zakázek (67,70)  a dokladů(28,81)</text:p>
        </text:list-item>
      </text:list>
      <text:h text:style-name="Heading_20_2" text:outline-level="2"><text:bookmark-start text:name="verze_1.1.2014.0255"/>Verze 1.1.2014.0255<text:bookmark-end text:name="verze_1.1.2014.0255"/></text:h>
      <text:list text:style-name="List_20_1">
        <text:list-item>
          <text:p text:style-name="Text_20_body"> V přenesených fakturách se doplňuje období stavu podle nastavení příslušné řady dokladů</text:p>
        </text:list-item>
      </text:list>
      <text:h text:style-name="Heading_20_2" text:outline-level="2"><text:bookmark-start text:name="verze_1.1.2014.0210"/>Verze 1.1.2014.0210<text:bookmark-end text:name="verze_1.1.2014.0210"/></text:h>
      <text:list text:style-name="List_20_1">
        <text:list-item>
          <text:p text:style-name="Text_20_body"> Možnost nastavení generování pokladních dokladů</text:p>
        </text:list-item>
        <text:list-item>
          <text:p text:style-name="Text_20_body"> Automatický výběr pokladny podle dokladové řady - na řadě dokladů nastavená pokladna, při výběru více druhů dokladů s různou pokladnou je generování zastaveno s chybovou hláškou</text:p>
        </text:list-item>
        <text:list-item>
          <text:p text:style-name="Text_20_body"> Sumární doklad - generuje jeden sumární doklad, kdy dobropisy jsou zápornou položkou v příjmovém dokladu, pokud tuto volbu vypnete, pak se generuje zvlášť příjmový a výdajový doklad</text:p>
        </text:list-item>
        <text:list-item>
          <text:p text:style-name="Text_20_body"> Nastavení textů pro hlavičku, poznámku a položku pokladního dokladu</text:p>
        </text:list-item>
      </text:list>
      <text:h text:style-name="Heading_20_2" text:outline-level="2"><text:bookmark-start text:name="verze_1.1.2014.0206"/>Verze 1.1.2014.0206<text:bookmark-end text:name="verze_1.1.2014.0206"/></text:h>
      <text:list text:style-name="List_20_1">
        <text:list-item>
          <text:p text:style-name="Text_20_body"> Podle verze DMS 2.17.7.1 se u opravných daň dokladů nepřevádí DUZP, toto se týká i interních dokladů. Při převodu starší verzí pluginu docházelo k chybě. Nově se DUZP automaticky plní datem vystavení dokladu, tím je zachovaná původní funkcionalita. Uživatel si musí zkontrolovat správnost DUZP u těchto dokladů.</text:p>
        </text:list-item>
        <text:list-item>
          <text:p text:style-name="Text_20_body"> Vygenerovaný sumární pokladní doklad připojuje k položkám příjmového pokladního dokladu příslušnou fakturu včetně úhrady, nahrazuje původní dorovnání úhrad</text:p>
        </text:list-item>
      </text:list>
      <text:h text:style-name="Heading_20_2" text:outline-level="2"><text:bookmark-start text:name="verze_1.1.2014.0128"/>Verze 1.1.2014.0128<text:bookmark-end text:name="verze_1.1.2014.0128"/></text:h>
      <text:list text:style-name="List_20_1">
        <text:list-item>
          <text:p text:style-name="Text_20_body"> Doplněn druh dokladu 40 - Daňový doklad - částečný dobropis</text:p>
        </text:list-item>
        <text:list-item>
          <text:p text:style-name="Text_20_body"> Doplněny druhy položek 021 a 022 - Změna ZD +/-</text:p>
        </text:list-item>
        <text:list-item>
          <text:p text:style-name="Text_20_body"> Pro generování pokladních dokladů je použit nejvyšší datum z vybraných dokladů ne aktuální datum</text:p>
        </text:list-item>
        <text:list-item>
          <text:p text:style-name="Text_20_body"> Změna struktury importních dat - zákaznické IČ bylo rozšířeno na 14 znaků</text:p>
        </text:list-item>
      </text:list>
      <text:h text:style-name="Heading_20_2" text:outline-level="2"><text:bookmark-start text:name="verze_1.1.2014.0109"/>Verze 1.1.2014.0109<text:bookmark-end text:name="verze_1.1.2014.0109"/></text:h>
      <text:list text:style-name="List_20_1">
        <text:list-item>
          <text:p text:style-name="Text_20_body"> Import organizací respektuje nastavení minimálního a maximálního čísla v globální konfiguraci</text:p>
        </text:list-item>
        <text:list-item>
          <text:p text:style-name="Text_20_body"> Pro generování pokladních dokladů je možnost nastavit párovací znak pro přes z faktury na řádky pokladního dokladu. Povolené volby jsou Párovací znak, Dodavatelská faktura nebo Popis dodávky.</text:p>
        </text:list-item>
      </text:list>
      <text:h text:style-name="Heading_20_2" text:outline-level="2"><text:bookmark-start text:name="verze_1.1.2013.1218"/>Verze 1.1.2013.1218<text:bookmark-end text:name="verze_1.1.2013.1218"/></text:h>
      <text:list text:style-name="List_20_1">
        <text:list-item>
          <text:p text:style-name="Text_20_body"> Forma úhrady interní platbou se převádí vždy bez DPH resp. DPH není</text:p>
        </text:list-item>
        <text:list-item>
          <text:p text:style-name="Text_20_body"> Mapování dokladů doplněno o nastavení účetního kódu pro interní platbu</text:p>
        </text:list-item>
        <text:list-item>
          <text:p text:style-name="Text_20_body"> Na konci převodu dokladu se volá slepá procedura editoru, pokud existuje</text:p>
        </text:list-item>
      </text:list>
      <text:h text:style-name="Heading_20_2" text:outline-level="2"><text:bookmark-start text:name="verze_1.1.2013.1209"/>Verze 1.1.2013.1209<text:bookmark-end text:name="verze_1.1.2013.1209"/></text:h>
      <text:list text:style-name="List_20_1">
        <text:list-item>
          <text:p text:style-name="Text_20_body"> Publikace a instalace přes Helios Store</text:p>
        </text:list-item>
      </text:list>
      <text:h text:style-name="Heading_20_2" text:outline-level="2"><text:bookmark-start text:name="verze_1.1.2013.1129"/>Verze 1.1.2013.1129<text:bookmark-end text:name="verze_1.1.2013.1129"/></text:h>
      <text:list text:style-name="List_20_1">
        <text:list-item>
          <text:p text:style-name="Text_20_body"> Do můstku byla doplněna možnost převádět zakázky, vozidla a zaměstnance</text:p>
        </text:list-item>
        <text:list-item>
          <text:p text:style-name="Text_20_body"> Globální konfigurace - nový editor</text:p>
          <text:list text:style-name="List_20_1">
            <text:list-item>
              <text:p text:style-name="Text_20_body"> Nastavení převodu čísla střediska do hlavičky a položky dokladů</text:p>
            </text:list-item>
            <text:list-item>
              <text:p text:style-name="Text_20_body"> Nastavení převodu čísla zakázky do hlavičky a položky dokladů</text:p>
            </text:list-item>
            <text:list-item>
              <text:p text:style-name="Text_20_body"> Nastavení převodu nákladového okruhu pro položky dokladů</text:p>
            </text:list-item>
            <text:list-item>
              <text:p text:style-name="Text_20_body"> Nastavení převodu vozidla pro položky dokladů</text:p>
            </text:list-item>
          </text:list>
        </text:list-item>
      </text:list>
      <text:p text:style-name="Text_20_body"><draw:frame draw:style-name="media" draw:name="" text:anchor-type="as-char" draw:z-index="0" svg:width="13.97cm" svg:height="10.027708333333cm"><draw:image xlink:href="Pictures/8e33aed5d7fff5dbcfd3fba60a8f7eb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